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De Bakkerij 15 te Wormer, plaatsen dakopbouw voor/achte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5 augustus 2026</text:p>
            <text:p text:style-name="common-al">Ons kenmerk:2026AV0195</text:p>
            <text:p text:style-name="common-al">De stukken kunt u op afspraak inzien.</text:p>
            <text:p text:style-name="last-al">In dit stadium is het indienen van zienswijzen/bezwaar/beroep nog niet mogelijk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19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De Bakkerij 15 te Wormer, plaatsen dakopbouw voor/achterzij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97</meta:user-defined>
    <meta:user-defined meta:name="OVERHEIDop.GmbID/DC.identifier">gmb-2026-388197</meta:user-defined>
    <meta:user-defined meta:name="OVERHEIDop.versieInformatie"/>
  </office:meta>
</office:document-meta>
</file>