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erwijderen laagspanningskabel in open ontgraving, Schoudermantel in 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17 augustus 2026</text:p>
            <text:p text:style-name="common-al">Activiteit: Het verwijderen van een laagspanningskabel in open ontgraving</text:p>
            <text:p text:style-name="common-al">Adres: Schoudermantel in Odijk</text:p>
            <text:p text:style-name="common-al">Zaaknummer: OV 1451269</text:p>
            <text:p text:style-name="common-al">Datum ontvangst aanvraag: 12 augustus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8819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9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Lijn</meta:user-defined>
    <meta:user-defined meta:name="DC.title">Nieuwe aanvraag omgevingsvergunning, verwijderen laagspanningskabel in open ontgraving, Schoudermantel in Od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94</meta:user-defined>
    <meta:user-defined meta:name="OVERHEIDop.GmbID/DC.identifier">gmb-2026-388194</meta:user-defined>
    <meta:user-defined meta:name="OVERHEIDop.versieInformatie"/>
  </office:meta>
</office:document-meta>
</file>