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ONTWERPBESCHIKKING AANVRAAG OMGEVINGSVERGUNNING TECHNISCH BOUWEN, BOUWEN EN RIJKSMONUMENT – THV VAN MIERTSTRAAT/STATIONSSTRAAT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Artikel 21 van de Tracéwet bevordert een gecoördineerde voorbereiding van de besluiten op de aanvragen om de vergunningen en van de overige ambtshalve te nemen besluiten met het oog op de uitvoering van een Tracébesluit. In het kader van deze coördinatie geeft de Minister van Infrastructuur en Waterstaat kennis van het feit dat het volgende ontwerpbesluit is genomen.</text:p>
            <text:p text:style-name="tussenkopcur">Voor de uitvoering van het Tracébesluit Programma Hoogfrequent Spoorvervoer (PHS) Meteren-Boxtel is onderstaand ontwerpbesluit voor het cluster PHS-DBV-05 door het college van burgemeester en wethouders van de gemeente Vught genomen overeenkomstig de procedure van artikel 20, lid 4 Tracéwet in samenhang met afdeling 3.4 van de Algemene wet bestuursrecht:</text:p>
            <text:p text:style-name="tussenkopcur">Ontwerpbesluit tot het verlenen van een omgevingsvergunning voor het realiseren nieuw station complex Vught (Zaaknummer Z25-298209) </text:p>
            <text:p text:style-name="tussenkopcur">Het ontwerpbesluit en de bijbehorende documenten kunt u 6 weken lang bekijken van woensdag 19 augustus 2026 t/m woensdag 30 september 2026 op www.officielebekendmakingen.nl</text:p>
            <text:p text:style-name="common-al"/>
            <text:p text:style-name="common-al"/>
            <text:p text:style-name="common-al">
            <text:span text:style-name="nadrukvet">Schriftelijke zienswijze kunt u sturen aan het college van burgemeester en wethouders van de gemeente Vught, t.a.v. team Vergunningen en Veiligheid onder vermelding van het zaaknr Z25-298209, Postbus 10100, 5260 GA Vught.</text:span>
          </text:p>
            <text:p text:style-name="common-al"/>
            <text:p text:style-name="common-al">
            <text:span text:style-name="nadrukvet">U kunt ook een mondelinge zienswijze geven. </text:span>
          </text:p>
            <text:p text:style-name="common-al">
            <text:span text:style-name="nadrukvet">Voor het indienen van een mondelinge zienswijze kunt u bellen met tel. 073 65 80 680. Noem bij het maken van een afspraak het zaaknummer Z25-298209</text:span>
          </text:p>
            <text:p text:style-name="common-al"/>
            <text:p text:style-name="common-al">
            <text:span text:style-name="nadrukvet">Meer informatie of vragen?</text:span>
          </text:p>
            <text:p text:style-name="common-al">
            <text:span text:style-name="nadrukvet">Heeft u nog vragen naar aanleiding van deze publicatie? Dan kunt u bellen met tel. 073 65 80 680 of u kunt een email sturen naar gemeente@vught.nl</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881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DC.title">GEMEENTE VUGHT - ONTWERPBESCHIKKING AANVRAAG OMGEVINGSVERGUNNING TECHNISCH BOUWEN, BOUWEN EN RIJKSMONUMENT – THV VAN MIERTSTRAAT/STATIONSSTRAAT VUGHT</meta:user-defined>
    <meta:user-defined meta:name="DCTERMS.W3CDTF/DCTERMS.available">2026-08-19</meta:user-defined>
    <meta:user-defined meta:name="DCTERMS.W3CDTF/OVERHEIDop.jaargang">2026</meta:user-defined>
    <meta:user-defined meta:name="OVERHEIDop.externeBijlage">Ontwerpbeschikking aanvraag 32007|exb-2026-28980</meta:user-defined>
    <meta:user-defined meta:name="OVERHEIDop.externeBijlage">Ontwerpbeschikking aanvraag 32001|exb-2026-28981</meta:user-defined>
    <meta:user-defined meta:name="OVERHEIDop.externeBijlage">Ontwerpbeschikking aanvraag 320002|exb-2026-28982</meta:user-defined>
    <meta:user-defined meta:name="OVERHEIDop.externeBijlage">Ontwerpbeschikking aanvraag 320004|exb-2026-28983</meta:user-defined>
    <meta:user-defined meta:name="OVERHEIDop.externeBijlage">Ontwerpbeschikking aanvraag 320005|exb-2026-28984</meta:user-defined>
    <meta:user-defined meta:name="OVERHEIDop.externeBijlage">Ontwerpbeschikking aanvraag 320006|exb-2026-28985</meta:user-defined>
    <meta:user-defined meta:name="OVERHEIDop.externeBijlage">Ontwerpbeschikking aanvraag 320001|exb-2026-28986</meta:user-defined>
    <meta:user-defined meta:name="OVERHEIDop.externeBijlage">Ontwerpbeschikking aanvraag 320002|exb-2026-28987</meta:user-defined>
    <meta:user-defined meta:name="OVERHEIDop.externeBijlage">Ontwerpbeschikking aanvraag 320002|exb-2026-28988</meta:user-defined>
    <meta:user-defined meta:name="OVERHEIDop.externeBijlage">Ontwerpbeschikking aanvraag 320002|exb-2026-28989</meta:user-defined>
    <meta:user-defined meta:name="OVERHEIDop.externeBijlage">Ontwerpbeschikking aanvraag 300002|exb-2026-28990</meta:user-defined>
    <meta:user-defined meta:name="OVERHEIDop.externeBijlage">Ontwerpbeschikking aanvraag 300003|exb-2026-28991</meta:user-defined>
    <meta:user-defined meta:name="OVERHEIDop.externeBijlage">Ontwerpbeschikking aanvraag 320003|exb-2026-28992</meta:user-defined>
    <meta:user-defined meta:name="OVERHEIDop.externeBijlage">Ontwerpbeschikking aanvraag 320001|exb-2026-28993</meta:user-defined>
    <meta:user-defined meta:name="OVERHEIDop.externeBijlage">Ontwerpbeschikking aanvraag 320001|exb-2026-28994</meta:user-defined>
    <meta:user-defined meta:name="OVERHEIDop.externeBijlage">Ontwerpbeschikking aanvraag 320001|exb-2026-28995</meta:user-defined>
    <meta:user-defined meta:name="OVERHEIDop.externeBijlage">Ontwerpbeschikking aanvraag 320001|exb-2026-28996</meta:user-defined>
    <meta:user-defined meta:name="OVERHEIDop.externeBijlage">Ontwerpbeschikking aanvraag 350001|exb-2026-28997</meta:user-defined>
    <meta:user-defined meta:name="OVERHEIDop.externeBijlage">Ontwerpbeschikking aanvraag 340001|exb-2026-28998</meta:user-defined>
    <meta:user-defined meta:name="OVERHEIDop.externeBijlage">Ontwerpbeschikking aanvraag |exb-2026-28999</meta:user-defined>
    <meta:user-defined meta:name="OVERHEIDop.externeBijlage">Ontwerpbeschikking aanvraag BKT-001|exb-2026-29000</meta:user-defined>
    <meta:user-defined meta:name="OVERHEIDop.externeBijlage">Ontwerpbeschikking aanvraag BKT 002|exb-2026-29001</meta:user-defined>
    <meta:user-defined meta:name="OVERHEIDop.externeBijlage">Ontwerpbeschikking aanvraag bky 003|exb-2026-29002</meta:user-defined>
    <meta:user-defined meta:name="OVERHEIDop.externeBijlage">Ontwerpbeschikking aanvraag bkt 004|exb-2026-29003</meta:user-defined>
    <meta:user-defined meta:name="OVERHEIDop.externeBijlage">Ontwerpbeschikking aanvraag BKT 004-01|exb-2026-29004</meta:user-defined>
    <meta:user-defined meta:name="OVERHEIDop.externeBijlage">Ontwerpbeschikking aanvraag BKT 006|exb-2026-29005</meta:user-defined>
    <meta:user-defined meta:name="OVERHEIDop.externeBijlage">Ontwerpbeschikking aanvraag TA 001|exb-2026-29006</meta:user-defined>
    <meta:user-defined meta:name="OVERHEIDop.publicationIssue">388193</meta:user-defined>
    <meta:user-defined meta:name="OVERHEIDop.GmbID/DC.identifier">gmb-2026-388193</meta:user-defined>
    <meta:user-defined meta:name="OVERHEIDop.versieInformatie"/>
  </office:meta>
</office:document-meta>
</file>