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inrit op het adres Kerkeheidestraat 22, 4714 RC Spru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e gemeente Rucphen heeft een aanvraag voor een omgevingsvergunning ontvangen. De vergunning is aangevraagd voor het aanvragen van een inrit op het adres Kerkeheidestraat 22, 4714 RC Sprundel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 12-08-2026. De gemeente neemt daarover waarschijnlijk voor 07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65-3495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38818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uc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6/124596</meta:user-defined>
    <dc:language>nl</dc:language>
    <meta:user-defined meta:name="OVERHEIDop.locatietype/OVERHEIDop.gebiedsmarkering">Punt</meta:user-defined>
    <meta:user-defined meta:name="DC.title">Aanvraag vergunning voor het realiseren van een inrit op het adres Kerkeheidestraat 22, 4714 RC Sprund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185</meta:user-defined>
    <meta:user-defined meta:name="OVERHEIDop.GmbID/DC.identifier">gmb-2026-388185</meta:user-defined>
    <meta:user-defined meta:name="OVERHEIDop.versieInformatie"/>
  </office:meta>
</office:document-meta>
</file>