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iloo, ontvangen aanvraag omgevingsvergunning, Belieslaan 20, 1852HH Heiloo, het vergroten van de woning (uitbouw), datum ontvangst 12 augustus 2026 (Z2026-0000711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8818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8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8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iloo</meta:user-defined>
    <meta:user-defined meta:name="OVERHEIDop.Rubriek/DC.type">omgevingsvergunning</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115</meta:user-defined>
    <meta:user-defined meta:name="DCTERMS.abstract">Belieslaan 20, 1852HH Heiloo, het vergroten van de woning (uitbouw), datum ontvangst 12 augustus 2026 (Z2026-00007115)</meta:user-defined>
    <dc:language>nl</dc:language>
    <meta:user-defined meta:name="OVERHEIDop.locatietype/OVERHEIDop.gebiedsmarkering">Vlak</meta:user-defined>
    <meta:user-defined meta:name="DC.title">Gemeente Heiloo, ontvangen aanvraag omgevingsvergunning, Belieslaan 20, 1852HH Heiloo, het vergroten van de woning (uitbouw), datum ontvangst 12 augustus 2026 (Z2026-00007115)</meta:user-defined>
    <meta:user-defined meta:name="DCTERMS.W3CDTF/DCTERMS.available">2026-08-17</meta:user-defined>
    <meta:user-defined meta:name="DCTERMS.W3CDTF/OVERHEIDop.jaargang">2026</meta:user-defined>
    <meta:user-defined meta:name="OVERHEIDop.publicationIssue">388184</meta:user-defined>
    <meta:user-defined meta:name="OVERHEIDop.GmbID/DC.identifier">gmb-2026-388184</meta:user-defined>
    <meta:user-defined meta:name="OVERHEIDop.versieInformatie"/>
  </office:meta>
</office:document-meta>
</file>