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voor het evenement Drive-in Bioscoop Zoetermeer op 25-09-2026, locatie SilverDome-parkeerterrein, Van der Hagenstraat 20, 2722 NT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13-08-2026 een besluit verzonden op de aanvraag met zaaknummer 2026-081559 voor het evenement Drive-in Bioscoop Zoetermeer op 25-09-2026, locatie Silverdome-terrein, Van der Hagenstraat 20, 2722 NT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18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81559</meta:user-defined>
    <meta:user-defined meta:name="DCTERMS.abstract">2026-09-25 ter ondertekening aangeboden Drive-in Bioscoop Zoetermeer Silverdome-terrein</meta:user-defined>
    <dc:language>nl</dc:language>
    <meta:user-defined meta:name="OVERHEIDop.locatietype/OVERHEIDop.gebiedsmarkering">Punt</meta:user-defined>
    <meta:user-defined meta:name="DC.title">Kennisgeving besluit Evenementenvergunning voor het evenement Drive-in Bioscoop Zoetermeer op 25-09-2026, locatie SilverDome-parkeerterrein, Van der Hagenstraat 20, 2722 NT Zoetermeer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81</meta:user-defined>
    <meta:user-defined meta:name="OVERHEIDop.GmbID/DC.identifier">gmb-2026-388181</meta:user-defined>
    <meta:user-defined meta:name="OVERHEIDop.versieInformatie"/>
  </office:meta>
</office:document-meta>
</file>