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 omgevingsvergunning: EHV-ZP2026-000607, Boschdijk 740 5624CL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omgevingsvergunning. </text:p>
            <text:p text:style-name="common-al"> De aanvraag betreft: </text:p>
            <text:p text:style-name="common-al"> Zaaknummer: EHV-ZP2026-000607 </text:p>
            <text:p text:style-name="common-al"> Omschrijving: realiseren van kantoorunits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Boschdijk 740 5624CL Eindhoven</text:p>
              </text:list-item>
            </text:list>
            <text:p text:style-name="common-al"> Soort aanvraag: Bouwactiviteit (ruimtelijk deel) </text:p>
            <text:p text:style-name="last-al"> De verlenging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817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7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7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0607</meta:user-defined>
    <meta:user-defined meta:name="DCTERMS.abstract">realiseren van kantoorunit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ing termijn omgevingsvergunning: EHV-ZP2026-000607, Boschdijk 740 5624CL Eindhov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179</meta:user-defined>
    <meta:user-defined meta:name="OVERHEIDop.GmbID/DC.identifier">gmb-2026-388179</meta:user-defined>
    <meta:user-defined meta:name="OVERHEIDop.versieInformatie"/>
  </office:meta>
</office:document-meta>
</file>