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realiseren van een loods op de locatie Kanaalweg 27 te Landsmeer, verzonden 5 augustus 2026, DSO nummer 2026052100530, zaaknummer ODIJ-Z-26-18113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laat de aanvraag buiten behandeling. Omgevingsdienst IJmond geeft hiermee geen toestemming voor het realiseren van een loods op de locatie Kanaalweg 27 te Landsmeer.</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81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realiseren van een loods op de locatie Kanaalweg 27 te Landsmeer, verzonden 5 augustus 2026, DSO nummer 2026052100530, zaaknummer ODIJ-Z-26-181136</meta:user-defined>
    <meta:user-defined meta:name="DCTERMS.W3CDTF/DCTERMS.available">2026-08-17</meta:user-defined>
    <meta:user-defined meta:name="DCTERMS.W3CDTF/OVERHEIDop.jaargang">2026</meta:user-defined>
    <meta:user-defined meta:name="OVERHEIDop.publicationIssue">388175</meta:user-defined>
    <meta:user-defined meta:name="OVERHEIDop.GmbID/DC.identifier">gmb-2026-388175</meta:user-defined>
    <meta:user-defined meta:name="OVERHEIDop.versieInformatie"/>
  </office:meta>
</office:document-meta>
</file>