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rendag Hogeweg 19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3 augustus 2026</text:p>
            <text:p text:style-name="common-al">Omschrijving: Burendag Hogeweg</text:p>
            <text:p text:style-name="common-al">Locatie: Hogeweg 51, 7315 CE Apeldoorn</text:p>
            <text:p text:style-name="common-al">Zaaknummer: 02006344063</text:p>
            <text:p text:style-name="common-al">Datum evenement: 19 september 2026</text:p>
            <text:p text:style-name="common-al">Tijdstip evenement: 16:00 uur tot 22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816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6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44063</meta:user-defined>
    <dc:language>nl</dc:language>
    <meta:user-defined meta:name="OVERHEIDop.locatietype/OVERHEIDop.gebiedsmarkering">Punt</meta:user-defined>
    <meta:user-defined meta:name="DC.title">Besluit evenementenvergunning Burendag Hogeweg 19 september 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69</meta:user-defined>
    <meta:user-defined meta:name="OVERHEIDop.GmbID/DC.identifier">gmb-2026-388169</meta:user-defined>
    <meta:user-defined meta:name="OVERHEIDop.versieInformatie"/>
  </office:meta>
</office:document-meta>
</file>