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4231 nabij Jan van Goijenstraat 23, Kabel- en leidingwerkzaamheden, Stedi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leggen van een laagspanningskabel door middel van open ontgraving in de Jan van Goijenstraat ten behoeve van huisnr. 23 te Papendrecht. De werkzaamheden worden uitgevoerd tussen 21 september 2026 en 21 september 2027. </text:p>
            <text:p text:style-name="al"/>
            <text:p text:style-name="al">
            <text:span text:style-name="nadrukvet">Datum bekendmaking besluit: 12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a2ed74a19edb46e1d4ba08def84062d5%7Cce1619bcaea141c18fa8bbdc8c7d1cef%7C0%7C0%7C639221152913325255%7CUnknown%7CTWFpbGZsb3d8eyJFbXB0eU1hcGkiOnRydWUsIlYiOiIwLjAuMDAwMCIsIlAiOiJXaW4zMiIsIkFOIjoiTWFpbCIsIldUIjoyfQ%3D%3D%7C0%7C%7C%7C&amp;sdata=03%2Fod5a2Y4RTr7SkXjN4lJN6W2gBNsIdVu%2FEBsCgKe0%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81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4231</meta:user-defined>
    <dc:language>nl</dc:language>
    <meta:user-defined meta:name="OVERHEIDop.locatietype/OVERHEIDop.gebiedsmarkering">Lijn</meta:user-defined>
    <meta:user-defined meta:name="DC.title">Verleende vergunning kabels en leidingen MOOR 654231 nabij Jan van Goijenstraat 23, Kabel- en leidingwerkzaamheden, Stedin.</meta:user-defined>
    <meta:user-defined meta:name="DCTERMS.W3CDTF/DCTERMS.available">2026-08-17</meta:user-defined>
    <meta:user-defined meta:name="DCTERMS.W3CDTF/OVERHEIDop.jaargang">2026</meta:user-defined>
    <meta:user-defined meta:name="OVERHEIDop.publicationIssue">388160</meta:user-defined>
    <meta:user-defined meta:name="OVERHEIDop.GmbID/DC.identifier">gmb-2026-388160</meta:user-defined>
    <meta:user-defined meta:name="OVERHEIDop.versieInformatie"/>
  </office:meta>
</office:document-meta>
</file>