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PV-ontheffing verleend voor geluid i.v.m. beton vlinderen op 09-09-2026, 30-09-2026 en 21-10-2026 Kleine Broekstraat 9, 5831AP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ontheffing geluid i.v.m. beton vlinderen op 09-09-2026, 30-09-2026 en 21-10-2026</text:p>
              </text:list-item>
              <text:list-item text:style-override="id1-3-2-1-1-2-2">
                <text:number>•</text:number>
                <text:p text:style-name="al">Besluitdatum: 12 augustus 2026</text:p>
              </text:list-item>
              <text:list-item text:style-override="id1-3-2-1-1-2-3">
                <text:number>•</text:number>
                <text:p text:style-name="al">Locatie: Kleine Broekstraat 9, 5831AP Boxmeer</text:p>
              </text:list-item>
              <text:list-item text:style-override="id1-3-2-1-1-2-4">
                <text:number>•</text:number>
                <text:p text:style-name="al">Zaaknummer: Z2026-0000514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81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5149</meta:user-defined>
    <meta:user-defined meta:name="DCTERMS.abstract">APV-ontheffing verleend voor geluid i.v.m. beton vlinderen op 09-09-2026, 30-09-2026 en 21-10-2026 Kleine Broekstraat 9, 5831AP Boxmeer </meta:user-defined>
    <dc:language>nl</dc:language>
    <meta:user-defined meta:name="OVERHEIDop.locatietype/OVERHEIDop.gebiedsmarkering">Vlak</meta:user-defined>
    <meta:user-defined meta:name="DC.title">APV-ontheffing verleend voor geluid i.v.m. beton vlinderen op 09-09-2026, 30-09-2026 en 21-10-2026 Kleine Broekstraat 9, 5831AP Box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58</meta:user-defined>
    <meta:user-defined meta:name="OVERHEIDop.GmbID/DC.identifier">gmb-2026-388158</meta:user-defined>
    <meta:user-defined meta:name="OVERHEIDop.versieInformatie"/>
  </office:meta>
</office:document-meta>
</file>