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bouwen van tijdelijke Sportloods en eetzaal (VOA2026-0320) (38664) voor 15 jaar op locatie Kanaalstraat 119</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ntvangen voor bouwen van tijdelijke Sportloods en eetzaal (VOA2026-0320) (38664) voor 15 jaar op de locatie Kanaalstraat 119. De aanvraag is geregistreerd onder zaaknummer Z2026-00001275. De aanvraag betreft de volgende activiteiten: </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881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75</meta:user-defined>
    <meta:user-defined meta:name="DCTERMS.abstract">Kanaalstraat 119</meta:user-defined>
    <dc:language>nl</dc:language>
    <meta:user-defined meta:name="OVERHEIDop.locatietype/OVERHEIDop.gebiedsmarkering">Vlak</meta:user-defined>
    <meta:user-defined meta:name="DC.title">Ontvangst aanvraag omgevingsvergunning voor bouwen van tijdelijke Sportloods en eetzaal (VOA2026-0320) (38664) voor 15 jaar op locatie Kanaalstraat 119</meta:user-defined>
    <meta:user-defined meta:name="DCTERMS.W3CDTF/DCTERMS.available">2026-08-17</meta:user-defined>
    <meta:user-defined meta:name="DCTERMS.W3CDTF/OVERHEIDop.jaargang">2026</meta:user-defined>
    <meta:user-defined meta:name="OVERHEIDop.publicationIssue">388148</meta:user-defined>
    <meta:user-defined meta:name="OVERHEIDop.GmbID/DC.identifier">gmb-2026-388148</meta:user-defined>
    <meta:user-defined meta:name="OVERHEIDop.versieInformatie"/>
  </office:meta>
</office:document-meta>
</file>