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Consumentenactie Rijnplein Summervibes op 5 september 2026 aan Rijnplein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11 augustus 2026 een evenementenvergunning verleend. De gemeente geeft hiermee toestemming voor het evenement Consumentenactie Rijnplein Summervibes op 5 september 2026 op de locatie Rijnplein Alphen aan den Rijn, geregistreerd onder nr. 04843938161.</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814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4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4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4843938161</meta:user-defined>
    <dc:language>nl</dc:language>
    <meta:user-defined meta:name="OVERHEIDop.locatietype/OVERHEIDop.gebiedsmarkering">Vlak</meta:user-defined>
    <meta:user-defined meta:name="DC.title">Verleende evenementenvergunning voor Consumentenactie Rijnplein Summervibes op 5 september 2026 aan Rijnplein Alphen aan den Rijn</meta:user-defined>
    <meta:user-defined meta:name="DCTERMS.W3CDTF/DCTERMS.available">2026-08-17</meta:user-defined>
    <meta:user-defined meta:name="DCTERMS.W3CDTF/OVERHEIDop.jaargang">2026</meta:user-defined>
    <meta:user-defined meta:name="OVERHEIDop.publicationIssue">388145</meta:user-defined>
    <meta:user-defined meta:name="OVERHEIDop.GmbID/DC.identifier">gmb-2026-388145</meta:user-defined>
    <meta:user-defined meta:name="OVERHEIDop.versieInformatie"/>
  </office:meta>
</office:document-meta>
</file>