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apenburgerstraat 123-H 1011V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en intern verbouwen van een kantoor naar 9 kantoren</text:p>
            <text:p text:style-name="common-al">Besluit: verleend</text:p>
            <text:p text:style-name="common-al">Besluit verzonden op: 12-08-2026</text:p>
            <text:p text:style-name="common-al">Zaakadres: Rapenburgerstraat 123-H 1011VL Amsterdam</text:p>
            <text:p text:style-name="common-al">Zaaknummer: Z2026-005898</text:p>
            <text:p text:style-name="common-al">DSO-nummer: 202602090070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05898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14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898</meta:user-defined>
    <meta:user-defined meta:name="DCTERMS.abstract">vervangen van de kozijnen en intern verbouwen van een kantoor naar 9 kantor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apenburgerstraat 123-H 1011VL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42</meta:user-defined>
    <meta:user-defined meta:name="OVERHEIDop.GmbID/DC.identifier">gmb-2026-388142</meta:user-defined>
    <meta:user-defined meta:name="OVERHEIDop.versieInformatie"/>
  </office:meta>
</office:document-meta>
</file>