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aliseren van een overkapping aan Pastinaak 105, 2394 KB Hazerswoude-Rijndijk, overkapping</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3-08-2026</text:span>  een omgevingsvergunning verleend. De gemeente geeft hiermee toestemming voor het realiseren van een overkapping aan Pastinaak 105, 2394 KB Hazerswoude-Rijndijk, overkapping, geregistreerd onder nr. 04843910889.</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814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10889</meta:user-defined>
    <meta:user-defined meta:name="DCTERMS.abstract">Verleende vergunning voor het realiseren van een overkapping aan Pastinaak 105, 2394 KB Hazerswoude-Rijndijk, overkapping</meta:user-defined>
    <dc:language>nl</dc:language>
    <meta:user-defined meta:name="DC.title">Verleende vergunning voor het realiseren van een overkapping aan Pastinaak 105, 2394 KB Hazerswoude-Rijndijk, overkapping</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8974</meta:user-defined>
    <meta:user-defined meta:name="OVERHEIDop.publicationIssue">388141</meta:user-defined>
    <meta:user-defined meta:name="OVERHEIDop.GmbID/DC.identifier">gmb-2026-388141</meta:user-defined>
    <meta:user-defined meta:name="OVERHEIDop.versieInformatie"/>
  </office:meta>
</office:document-meta>
</file>