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een Straatfeest op 29 augustus 2026 aan Boerenland 56-70 te Woude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kkoord/toestemming op melding:</text:span>
          </text:p>
            <text:p text:style-name="common-al"> 6 augustus 2026:</text:p>
            <text:p text:style-name="common-al">Straatfeest, Boerenland 56-70, 29 augustus 2026, Z.354620.</text:p>
            <text:p text:style-name="common-al">De aanvraag/melding, alsmede de daarbij behorende stukken liggen ter inzage. </text:p>
            <text:p text:style-name="common-al">Hiervoor kunt u een afspraak maken via telefoonnummer 14033.</text:p>
            <text:p text:style-name="common-al">Het is nog niet bekend of voor een aanvraag uiteindelijk ook een vergunning verleend wordt. Het is niet mogelijk om tegen een aanvraag bezwaar in te dienen. </text:p>
            <text:p text:style-name="common-al">U kunt schriftelijk uw reactie met betrekking tot de aanvraag naar voren brengen. </text:p>
            <text:p text:style-name="last-al">U kunt uw reactie indienen bij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8813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3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3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oudenber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.354620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Melding voor een Straatfeest op 29 augustus 2026 aan Boerenland 56-70 te Woudenber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137</meta:user-defined>
    <meta:user-defined meta:name="OVERHEIDop.GmbID/DC.identifier">gmb-2026-388137</meta:user-defined>
    <meta:user-defined meta:name="OVERHEIDop.versieInformatie"/>
  </office:meta>
</office:document-meta>
</file>