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ovenwoning, Nieuwendaal 64 in Werk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 17 augustus 2026</text:p>
            <text:p text:style-name="common-al">Activiteit: formeel verzoek tot toevoegen van een woning.</text:p>
            <text:p text:style-name="common-al">Adres: Nieuwendaal 64 in Werkhoven</text:p>
            <text:p text:style-name="common-al">Zaaknummer: OV 1451076</text:p>
            <text:p text:style-name="common-al">Datum ontvangst aanvraag:  11 augustus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8813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Nieuwe aanvraag omgevingsvergunning, bovenwoning, Nieuwendaal 64 in Werk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35</meta:user-defined>
    <meta:user-defined meta:name="OVERHEIDop.GmbID/DC.identifier">gmb-2026-388135</meta:user-defined>
    <meta:user-defined meta:name="OVERHEIDop.versieInformatie"/>
  </office:meta>
</office:document-meta>
</file>