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Oranje Nassaulaan 75-77 Ov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2 augustus 2026 een aanvraag omgevingsvergunning voor het vervangen van een gecombineerde dakkapel aan de achtergevel op het adres Oranje Nassaulaan 75-77 te Overveen. 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881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4</meta:user-defined>
    <meta:user-defined meta:name="DCTERMS.abstract">Betreft: aanvraag op het adres Ingetekende geometrie voor Oranje Nassaulaan 75-77, Overveen</meta:user-defined>
    <dc:language>nl</dc:language>
    <meta:user-defined meta:name="OVERHEIDop.locatietype/OVERHEIDop.gebiedsmarkering">Vlak</meta:user-defined>
    <meta:user-defined meta:name="DC.title">Aanvraag omgevingsvergunning voor Oranje Nassaulaan 75-77 Over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26</meta:user-defined>
    <meta:user-defined meta:name="OVERHEIDop.GmbID/DC.identifier">gmb-2026-388126</meta:user-defined>
    <meta:user-defined meta:name="OVERHEIDop.versieInformatie"/>
  </office:meta>
</office:document-meta>
</file>