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alcoholvergunning voor het uitoefenen van een horecabedrijf (theetuin en B&amp;amp;B) aan Zeedijk 6, 9171 AM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een besluit genomen op de aanvraag met zaaknummer 2026-137357. De alcoholvergunning is verleend. De aanvraag betreft het uitoefenen van een horecabedrijf (theetuin en B&amp;B).</text:p>
            <text:p text:style-name="common-al">
            
          </text:p>
            <text:p text:style-name="common-al"/>
            <text:p text:style-name="common-al">Het besluit is verzonden op 13-08-2026.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Bent u het niet eens met de vergunning? </text:span>
         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het besluit en bijbehorende stukken bij ons opvragen. Stuur een e-mail naar kccvergunningen@noardeast-fryslan.nl en vermeld het zaaknummer en adres in uw verzoek. Wilt u de stukken fysiek inzien, dan kunt u ons bellen. Dit kan via het telefoonnummer (0519) 29 8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1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-137357</meta:user-defined>
    <meta:user-defined meta:name="DCTERMS.abstract">Verleende alcoholvergunning voor het uitoefenen van een horecabedrijf (theetuin bij B&amp;amp;amp;B) op het perceel Zeedijk 6, 9171 AM Blije</meta:user-defined>
    <dc:language>nl</dc:language>
    <meta:user-defined meta:name="OVERHEIDop.locatietype/OVERHEIDop.gebiedsmarkering">Punt</meta:user-defined>
    <meta:user-defined meta:name="DC.title">Besluit op aanvraag alcoholvergunning voor het uitoefenen van een horecabedrijf (theetuin en B&amp;amp;B) aan Zeedijk 6, 9171 AM Blij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125</meta:user-defined>
    <meta:user-defined meta:name="OVERHEIDop.GmbID/DC.identifier">gmb-2026-388125</meta:user-defined>
    <meta:user-defined meta:name="OVERHEIDop.versieInformatie"/>
  </office:meta>
</office:document-meta>
</file>