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Czaar Peterstraat 78-H 1018P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en het omzetten van de bergingen op de zolderverdiepingen naar woonruimte ten behoeve van het vergroten van de woningen</text:p>
            <text:p text:style-name="common-al">Besluit: verleend</text:p>
            <text:p text:style-name="common-al">Besluit verzonden op: 12-08-2026</text:p>
            <text:p text:style-name="common-al">Zaakadres: Czaar Peterstraat 78-H 1018PR Amsterdam</text:p>
            <text:p text:style-name="common-al">Zaaknummer: Z2026-009983</text:p>
            <text:p text:style-name="common-al">DSO-nummer: 202603050022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998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12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983</meta:user-defined>
    <meta:user-defined meta:name="DCTERMS.abstract">vervangen van de kozijnen en het omzetten van de bergingen op de zolderverdiepingen naar woonruimte ten behoeve van het vergroten van d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Czaar Peterstraat 78-H 1018PR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21</meta:user-defined>
    <meta:user-defined meta:name="OVERHEIDop.GmbID/DC.identifier">gmb-2026-388121</meta:user-defined>
    <meta:user-defined meta:name="OVERHEIDop.versieInformatie"/>
  </office:meta>
</office:document-meta>
</file>