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Puttelaar 2b, 5411 BE Ze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p 09-06-2026 ingediende aanvraag omgevingsvergunning op locatie Puttelaar 2b 5411BE Zeeland is ingetrokken.</text:p>
            <text:p text:style-name="last-al">De zaak is geregistreerd onder zaaknummer <text:span text:style-name="nadrukvet">48088-2026</text:span> en heeft de omschrijving "tijdelijk plaatsen van een unit ten behoeve van de uitbreiding van de huisartsenpraktijk (tijdelijk voor 48 maanden) (omgevingsplan)"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11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480882026</meta:user-defined>
    <meta:user-defined meta:name="DCTERMS.abstract">tijdelijk plaatsen van een unit  ten behoeve van de uitbreiding van de huisartsenpraktijk (tijdelijk voor 48 maanden) (omgevingsplan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trekking aanvraag omgevingsvergunning Puttelaar 2b, 5411 BE Zeel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18</meta:user-defined>
    <meta:user-defined meta:name="OVERHEIDop.GmbID/DC.identifier">gmb-2026-388118</meta:user-defined>
    <meta:user-defined meta:name="OVERHEIDop.versieInformatie"/>
  </office:meta>
</office:document-meta>
</file>