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Legalisatie voor het plaatsen van een keerwand t.b.v. ophoging van de kavel, Nude 36-38, 3911VK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henen maakt bekend dat de volgende aanvragen om omgevingsvergunning zijn ingetrokken:</text:p>
            <text:p text:style-name="common-al"/>
            <text:p text:style-name="common-al">
            <text:span text:style-name="nadrukvet">REGULIERE/UITGEBREIDE </text:span>PROCEDURE</text:p>
            <text:p text:style-name="last-al">Legalisatie voor het plaatsen van een keerwand t.b.v. ophoging van de kavel, Nude 36-38, 3911VK Rhenen. Aanvraagnummer: Z2026-00000107. Indieningsdatum: 23 maart 2026.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81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07</meta:user-defined>
    <meta:user-defined meta:name="DCTERMS.abstract">Betreft: Verzoek ingetrokken op locatie Nude 36-38, 3911VK Rhenen	</meta:user-defined>
    <dc:language>nl</dc:language>
    <meta:user-defined meta:name="OVERHEIDop.locatietype/OVERHEIDop.gebiedsmarkering">Vlak</meta:user-defined>
    <meta:user-defined meta:name="DC.title">Intrekking verzoek Legalisatie voor het plaatsen van een keerwand t.b.v. ophoging van de kavel, Nude 36-38, 3911VK Rhen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17</meta:user-defined>
    <meta:user-defined meta:name="OVERHEIDop.GmbID/DC.identifier">gmb-2026-388117</meta:user-defined>
    <meta:user-defined meta:name="OVERHEIDop.versieInformatie"/>
  </office:meta>
</office:document-meta>
</file>