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Bekendmaken voornemen tot verkoop gemeentegrond </text:p>
      <text:section text:name="zakelijke-mededeling_id1-3-2" text:style-name="zakelijke-mededeling">
        <text:section text:name="zakelijke-mededeling-tekst_id1-3-2-1" text:style-name="zakelijke-mededeling-tekst">
          <text:section text:name="tekst_id1-3-2-1-1" text:style-name="tekst">
            <text:p text:style-name="common-al">De gemeente Alkmaar is voornemens om een gedeelte van een perceel gemeentegrond, kadastraal bekend gemeente Alkmaar, sectie L, nummer 4753 gedeeltelijk, ter grootte van 181 m<text:span text:style-name="sup">2</text:span>, gelegen aan de voorzijde, de achterkant en de zijkant van het pand aan de Vennewaard 201 te Alkmaar, te verkopen aan de eigenaar van dat pand. Het te verkopen gedeelte is bestemd om te worden gebruikt als siertuin bij het aangrenzende pand.</text:p>
            <text:p text:style-name="common-al">
            <text:span text:style-name="nadrukvet">Motivering</text:span>
          </text:p>
            <text:p text:style-name="common-al">De gemeente geeft met deze bekendmaking uitvoering aan de regels die volgen uit het Didam-arrest van de Hoge Raad van 26 november 2021 en de nadere rechtspraak daarover. Uitgangspunt is dat een overheidslichaam bij de verkoop van onroerende zaken ruimte biedt aan potentiële gegadigden om mee te dingen, tenzij bij voorbaat vaststaat of redelijkerwijs mag worden aangenomen dat op grond van objectieve, toetsbare en redelijke criteria slechts één serieuze gegadigde in aanmerking komt. </text:p>
            <text:p text:style-name="common-al">De gemeente is van oordeel dat in dit geval slechts de eigenaar van het aangrenzende pand als serieuze gegadigde in aanmerking komt. Daarbij zijn de volgende omstandigheden van belang: </text:p>
            <text:list text:style-name="id1-3-2-1-1-5">
              <text:list-item text:style-override="id1-3-2-1-1-5-1">
                <text:number>-</text:number>
                <text:p text:style-name="al">het te verkopen gedeelte grenst direct aan het pand/perceel (voor- zij- en achterkant) van de beoogde koper en kan naar zijn aard en ligging uitsluitend logisch en doelmatig worden betrokken bij dat aangrenzende pand/perceel;</text:p>
              </text:list-item>
              <text:list-item text:style-override="id1-3-2-1-1-5-2">
                <text:number>-</text:number>
                <text:p text:style-name="al">het betreft o.a. een klein, verhard gedeelte aan de voorzijde van het pand, zonder zelfstandige ontwikkelwaarde of zelfstandig gebruik als afzonderlijk perceel en stukken groen direct grenzend aan de zij- en achterkant van het pand eveneens zonder zelfstandige ontwikkelwaarde of zelfstandig gebruik als afzonderlijk perceel;</text:p>
              </text:list-item>
              <text:list-item text:style-override="id1-3-2-1-1-5-3">
                <text:number>-</text:number>
                <text:p text:style-name="al">verkoop aan een andere partij dan de eigenaar van het aangrenzende pand zou leiden tot een onlogische en feitelijk moeilijk uitvoerbare eigendoms- en gebruikssituatie aan de voor- zij- en achterkant van het pand;</text:p>
              </text:list-item>
              <text:list-item text:style-override="id1-3-2-1-1-5-4">
                <text:number>-</text:number>
                <text:p text:style-name="al">door verkoop aan de aangrenzende eigenaar kan beheer, onderhoud en inrichting van dit gedeelte in samenhang met het aangrenzende pand/perceel plaatsvinden.</text:p>
              </text:list-item>
            </text:list>
            <text:p text:style-name="common-al">Op basis van deze objectieve, toetsbare en redelijke criteria is de gemeente van oordeel dat de beoogde koper de enige serieuze gegadigde is voor de aankoop van het te verkopen gedeelte gemeentegrond. </text:p>
            <text:p text:style-name="common-al">Deze bekendmaking ziet uitsluitend op het voornemen van de gemeente om de hiervoor genoemde gemeentegrond privaatrechtelijk te verkopen. </text:p>
            <text:p text:style-name="common-al">
            <text:span text:style-name="nadrukvet">Reageren </text:span>
          </text:p>
            <text:p text:style-name="common-al">Tegen de voorgenomen verkoop kunnen geen zienswijzen, bezwaar of beroep in de zin van de Algemene wet bestuursrecht (Awb) worden ingediend of ingesteld. Als u van mening bent dat u zelf ook als serieuze gegadigde voor aankoop van het hiervoor omschreven gedeelte gemeentegrond moet worden aangemerkt, dient u dit uiterlijk binnen twintig kalenderdagen na publicatie van deze bekendmaking schriftelijk en gemotiveerd aan de gemeente kenbaar te maken. Deze termijn merken wij aan als vervaltermijn.</text:p>
            <text:p text:style-name="common-al">Reacties kunnen worden verstuurd naar:</text:p>
            <text:p text:style-name="common-al">Gemeente Alkmaar</text:p>
            <text:p text:style-name="common-al">T.a.v. de Vakgroep Vastgoed en Gronden</text:p>
            <text:p text:style-name="common-al">Postbus 53</text:p>
            <text:p text:style-name="common-al">1800 BC ALKMAAR</text:p>
            <text:p text:style-name="last-al">Voor nadere informatie kunt u tijdens kantooruren terecht de heer E. Smit van de vakgroep Vastgoed en Gronden, via telefoonnummer 0614892426 en/of per e-mail naar esmit@alkmaar.nl</text:p>
            <text:p text:style-name="tekst_bottom"/>
          </text:section>
        </text:section>
        <text:section text:name="zakelijke-mededeling-sluiting_id1-3-2-2" text:style-name="zakelijke-mededeling-sluiting">
          <text:section text:name="ondertekening_id1-3-2-2-1">
            <text:p><text:span text:style-name="functie">Alkmaar, 17 augustus 2026</text:span></text:p>
          </text:section>
          <text:section text:name="ondertekening_id1-3-2-2-2">
            <text:p><text:span text:style-name="functie"/></text:p>
            <text:p><text:span text:style-name="ondertekening_naam">
            <text:span text:style-name="voornaam">Burgemeester en wethouders van Alkmaar</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1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Bekendmaken voornemen tot verkoop gemeentegrond</meta:user-defined>
    <meta:user-defined meta:name="DCTERMS.W3CDTF/DCTERMS.available">2026-08-19</meta:user-defined>
    <meta:user-defined meta:name="DCTERMS.W3CDTF/OVERHEIDop.jaargang">2026</meta:user-defined>
    <meta:user-defined meta:name="OVERHEIDop.publicationIssue">388112</meta:user-defined>
    <meta:user-defined meta:name="OVERHEIDop.GmbID/DC.identifier">gmb-2026-388112</meta:user-defined>
    <meta:user-defined meta:name="OVERHEIDop.versieInformatie"/>
  </office:meta>
</office:document-meta>
</file>