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Cucina Sophia B.V., Orchideeënstraat 16 5644N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4994 </text:p>
            <text:p text:style-name="common-al"> Omschrijving: horecabedrijf Cucina Sophia B.V.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Orchideeënstraat 16 5644NK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13-08-2026 </text:p>
            <text:p text:style-name="common-al"> Heeft u direct belang bij deze beslissing? Dan kunt u binnen zes weken, na 13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810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4994</meta:user-defined>
    <meta:user-defined meta:name="DCTERMS.abstract">horecabedrijf Cucina Sophia B.V.</meta:user-defined>
    <dc:language>nl</dc:language>
    <meta:user-defined meta:name="OVERHEIDop.locatietype/OVERHEIDop.gebiedsmarkering">Punt</meta:user-defined>
    <meta:user-defined meta:name="DC.title">Besluit: horecabedrijf Cucina Sophia B.V., Orchideeënstraat 16 5644NK Ein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07</meta:user-defined>
    <meta:user-defined meta:name="OVERHEIDop.GmbID/DC.identifier">gmb-2026-388107</meta:user-defined>
    <meta:user-defined meta:name="OVERHEIDop.versieInformatie"/>
  </office:meta>
</office:document-meta>
</file>