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tijdelijk plaatsen van twee zeecontainers voor opslag Midzomerfeest (voor max 3 jaar), de Heemen perceel achter nr. 5 Mariënhe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de Heemen perceel achter nr. 5 Mariënheem</text:p>
            <text:p text:style-name="common-al">
            <text:span text:style-name="nadrukvet">Zaakomschrijving:</text:span> het tijdelijk plaatsen van twee zeecontainers voor opslag Midzomerfeest (voor max 3 jaar)</text:p>
            <text:p text:style-name="common-al">
            <text:span text:style-name="nadrukvet">Zaaknummer:</text:span> 0177ESUITE41479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41479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4147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810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0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0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414792026</meta:user-defined>
    <meta:user-defined meta:name="DCTERMS.abstract">het tijdelijk plaatsen van twee zeecontainers voor opslag Midzomerfeest (voor max 3 jaa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tijdelijk plaatsen van twee zeecontainers voor opslag Midzomerfeest (voor max 3 jaar), de Heemen perceel achter nr. 5 Mariënheem</meta:user-defined>
    <meta:user-defined meta:name="DCTERMS.W3CDTF/DCTERMS.available">2026-08-17</meta:user-defined>
    <meta:user-defined meta:name="DCTERMS.W3CDTF/OVERHEIDop.jaargang">2026</meta:user-defined>
    <meta:user-defined meta:name="OVERHEIDop.publicationIssue">388105</meta:user-defined>
    <meta:user-defined meta:name="OVERHEIDop.GmbID/DC.identifier">gmb-2026-388105</meta:user-defined>
    <meta:user-defined meta:name="OVERHEIDop.versieInformatie"/>
  </office:meta>
</office:document-meta>
</file>