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, Tromplaan 20-34, 3843 EG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3-08-2026besloten om de beslistermijn op de aanvraag met zaaknummer 02430000265327 voor onderhoudswerkzaamheden op locatie Tromplaan 20-34, 3843 EG Harderwijk met 6 weken te verlengen. Het besluit betref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Activiteit die betrekking heeft op een gemeentelijk monument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Inzage</text:span>
          </text:p>
            <text:p text:style-name="common-al">Indien u een besluit wilt inzien dan kunt u dit kenbaar maken via ons formulier voor vragen over bouwen, omgevingsvergunningen en omgevingsplannen. U vindt dit formulier op <text:a xlink:href="http://www.harderwijk.nl/contact" xlink:type="simple">www.harderwijk.nl/contact</text:a>.</text:p>
            <text:p text:style-name="common-al">
            
          </text:p>
            <text:p text:style-name="common-al">
            <text:span text:style-name="nadrukvet">Procedure</text:span>
          </text:p>
            <text:p text:style-name="last-al">Bent u belanghebbend, dan kunt u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AA Zeewolde. De termijn voor het indienen van een bezwaar start op 14-08-2025 en bedraagt 6 weken. Voor meer informatie kunt u contact opnemen via het contactformulier op de website www.harderwijk.nl of telefoonnummer 0341-4119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8810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0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0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430000265327</meta:user-defined>
    <dc:language>nl</dc:language>
    <meta:user-defined meta:name="OVERHEIDop.locatietype/OVERHEIDop.gebiedsmarkering">Punt</meta:user-defined>
    <meta:user-defined meta:name="DC.title">Verlenging beslistermijn, Tromplaan 20-34, 3843 EG Harderwij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01</meta:user-defined>
    <meta:user-defined meta:name="OVERHEIDop.GmbID/DC.identifier">gmb-2026-388101</meta:user-defined>
    <meta:user-defined meta:name="OVERHEIDop.versieInformatie"/>
  </office:meta>
</office:document-meta>
</file>