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bij Almondestraat 259 3032CD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3-08-2026</text:span> (op dezelfde dag verzonden) een omgevingsvergunning, met kenmerk <text:span text:style-name="nadrukvet">Z2026-000121/2026010600631</text:span>, heeft verleend voor de Bouwactiviteit (omgevingsplan) en voor de Flora- en fauna-activiteit. <text:span text:style-name="nadrukcur">(Grondslag: Omgevingswet, artikel 5.1)</text:span></text:p>
            <text:p text:style-name="common-al">De aanvraag betreft het verduurzamen van het appartementengebouw door het vervangen van kozijnen en het aanbrengen van isolatie op de locatie nabij Almondestraat 259 3032CD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809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9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9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natuur</meta:user-defined>
    <meta:user-defined meta:name="OVERHEIDop.referentienummer">Z2026-000121</meta:user-defined>
    <meta:user-defined meta:name="DCTERMS.abstract">het verduurzamen van het appartementengebouw door het vervangen van kozijnen en het dak en geveldelen beter isoler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nabij Almondestraat 259 3032CD Rotterdam</meta:user-defined>
    <meta:user-defined meta:name="DCTERMS.W3CDTF/DCTERMS.available">2026-08-17</meta:user-defined>
    <meta:user-defined meta:name="DCTERMS.W3CDTF/OVERHEIDop.jaargang">2026</meta:user-defined>
    <meta:user-defined meta:name="OVERHEIDop.publicationIssue">388095</meta:user-defined>
    <meta:user-defined meta:name="OVERHEIDop.GmbID/DC.identifier">gmb-2026-388095</meta:user-defined>
    <meta:user-defined meta:name="OVERHEIDop.versieInformatie"/>
  </office:meta>
</office:document-meta>
</file>