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Geweigerde omgevingsvergunning,  het kappen van een eikenboom , Langedyk 15, Hurdegaryp</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geweigerd voor het kappen van een eikenboom , Langedyk 15, Hurdegaryp</text:p>
            <text:p text:style-name="common-al">Zaaknummer: TZ2026-001704</text:p>
            <text:p text:style-name="common-al">Zaakadres: Langedyk 15, Hurdegaryp</text:p>
            <text:p text:style-name="common-al">Omschrijving: GEWEIGERD het kappen van een eikenboom</text:p>
            <text:p text:style-name="common-al">Datum ontvangst: 08-07-2026</text:p>
            <text:p text:style-name="common-al">Datum bekendmaking: 11-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880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TZ2026-001704</meta:user-defined>
    <meta:user-defined meta:name="DCTERMS.abstract">GEWEIGERD het kappen van een eikenboom </meta:user-defined>
    <dc:language>nl</dc:language>
    <meta:user-defined meta:name="OVERHEIDop.locatietype/OVERHEIDop.gebiedsmarkering">Punt</meta:user-defined>
    <meta:user-defined meta:name="DC.title">Gemeente Tytsjerksteradiel - Geweigerde omgevingsvergunning,  het kappen van een eikenboom , Langedyk 15, Hurdegaryp</meta:user-defined>
    <meta:user-defined meta:name="DCTERMS.W3CDTF/DCTERMS.available">2026-08-17</meta:user-defined>
    <meta:user-defined meta:name="DCTERMS.W3CDTF/OVERHEIDop.jaargang">2026</meta:user-defined>
    <meta:user-defined meta:name="OVERHEIDop.publicationIssue">388086</meta:user-defined>
    <meta:user-defined meta:name="OVERHEIDop.GmbID/DC.identifier">gmb-2026-388086</meta:user-defined>
    <meta:user-defined meta:name="OVERHEIDop.versieInformatie"/>
  </office:meta>
</office:document-meta>
</file>