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vergroten van de woning met een aanbouw, dakopbouw en dakkapel, Leimuiderdijk 95A 1435CV Rijs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24-07-2026, het vergroten van de woning met een aanbouw, dakopbouw en dakkapel, Leimuiderdijk 95A 1435CV Rijsenhout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80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39413642627</meta:user-defined>
    <meta:user-defined meta:name="DCTERMS.abstract">het vergroten van de woning met een aanbouw, dakopbouw 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vergroten van de woning met een aanbouw, dakopbouw en dakkapel, Leimuiderdijk 95A 1435CV Rijsenhou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83</meta:user-defined>
    <meta:user-defined meta:name="OVERHEIDop.GmbID/DC.identifier">gmb-2026-388083</meta:user-defined>
    <meta:user-defined meta:name="OVERHEIDop.versieInformatie"/>
  </office:meta>
</office:document-meta>
</file>