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Tilanusplein Vriezenveen, Sinterklaas intocht Vriezenveen op 14-11-2026 van 16:00 tot 20:00 uur, ontvangen op 12-08-2026, zaaknummer TR-Z2026-0017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Tilanusplein, Vriezenveen</text:p>
            <text:p text:style-name="common-al">
            <text:span text:style-name="nadrukvet">Wat:</text:span> Sinterklaas intocht</text:p>
            <text:p text:style-name="common-al">
            <text:span text:style-name="nadrukvet">Wanneer:</text:span> van 14-11-2026 16:00 tot 14-11-2026 20:00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808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TR-Z2026-001740</meta:user-defined>
    <meta:user-defined meta:name="DCTERMS.abstract">Sinterklaas intocht Vriezenveen op 14-11-2026 van 16:00 tot 20:00 uur</meta:user-defined>
    <dc:language>nl</dc:language>
    <meta:user-defined meta:name="OVERHEIDop.locatietype/OVERHEIDop.gebiedsmarkering">Punt</meta:user-defined>
    <meta:user-defined meta:name="DC.title">Gemeente Twenterand - Ingekomen aanvraag Tilanusplein Vriezenveen, Sinterklaas intocht Vriezenveen op 14-11-2026 van 16:00 tot 20:00 uur, ontvangen op 12-08-2026, zaaknummer TR-Z2026-001740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081</meta:user-defined>
    <meta:user-defined meta:name="OVERHEIDop.GmbID/DC.identifier">gmb-2026-388081</meta:user-defined>
    <meta:user-defined meta:name="OVERHEIDop.versieInformatie"/>
  </office:meta>
</office:document-meta>
</file>