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evenementenvergunning voor de Geuzendag Zoetermeer op 27 september 2026 met als start en finish locatie Pilatusda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14 juli 2026 een aanvraag ontvangen met zaaknummer 2026-100386 voor een evenementenvergunning voor de Geuzendag Zoetermeer op 27 september 2026 met als start en finish locatie de Pilatusdam te Zoetermeer. 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0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100386</meta:user-defined>
    <meta:user-defined meta:name="DCTERMS.abstract">Geuzendag Zoetermeer dd 27 september 2026</meta:user-defined>
    <dc:language>nl</dc:language>
    <meta:user-defined meta:name="OVERHEIDop.locatietype/OVERHEIDop.gebiedsmarkering">Punt</meta:user-defined>
    <meta:user-defined meta:name="DC.title">Kennisgeving aanvraag evenementenvergunning voor de Geuzendag Zoetermeer op 27 september 2026 met als start en finish locatie Pilatus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80</meta:user-defined>
    <meta:user-defined meta:name="OVERHEIDop.GmbID/DC.identifier">gmb-2026-388080</meta:user-defined>
    <meta:user-defined meta:name="OVERHEIDop.versieInformatie"/>
  </office:meta>
</office:document-meta>
</file>