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verschrijden geluidsnormen, 27-8, Nieuwkoop, Zuideinde 15A - Bistro De Eerste Aanl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uideinde 15A, Nieuwkoop – Op 27 augstus 2026, van 20.30 tot 01.30 uur de dag daaropvolgend, worden in Bistro De Eerste Aanleg de geluidsnormen overschreden.</text:p>
            <text:p text:style-name="last-al">Geen zienswijze,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8807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overschrijden geluidsnormen, 27-8, Nieuwkoop, Zuideinde 15A - Bistro De Eerste Aanle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79</meta:user-defined>
    <meta:user-defined meta:name="OVERHEIDop.GmbID/DC.identifier">gmb-2026-388079</meta:user-defined>
    <meta:user-defined meta:name="OVERHEIDop.versieInformatie"/>
  </office:meta>
</office:document-meta>
</file>