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beleidsregels gebruik openbaar terrein bij bouwwerkzaamhe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bijeengekomen in vergadering op 11 augustus 2026, heeft het besluit genomen in te stemmen met de ontwerp beleidsregels gebruik openbaar terrein bij bouwwerkzaamheden en deze na bekendmaking gedurende zes weken ter inzage te leggen.</text:p>
            <text:p text:style-name="common-al">Gezien de beperkte ruimte op Vlieland en de vaak krappe percelen moeten bij bouwwerkzaamheden vaak belendende gronden worden gebruikt voor opslag van bouwmateriaal, stalling van werktuigen, of iets dergelijks. In sommige gevallen leidt dat tot ongewenste situaties waarbij overlast voor buren, aantasting van de omgevingskwaliteit, schade aan wegen en bermen of gevaar voor de verkeersveiligheid wordt veroorzaakt. Al langere tijd bestaat de wens om hiervoor een duidelijk kader op te stellen waarmee in alle gevallen stringenter en met gelijkheid voor eenieder kan worden opgetreden. Hiervoor is een stel beleidsregels en een aanvraagformulier opgesteld. </text:p>
            <text:p text:style-name="common-al">In de beleidsregels zijn regels opgenomen met een artikelsgewijze toelichting. Daarbij zijn regels voorgesteld waaraan het gebruik van openbaar terrein bij bouwwerkzaamheden moet kunnen voldoen, wil daarmee ingestemd en een ontheffing verleend kunnen worden.</text:p>
            <text:p text:style-name="common-al">
            <text:span text:style-name="nadrukondlijn">Indienen zienswijzen</text:span>
          </text:p>
            <text:p text:style-name="common-al">De ontwerp beleidsregels liggen na bekendmaking voor eenieder gedurende zes weken ter inzage. Tijdens deze periode kan eenieder zijn of haar zienswijzen tegen de beleidsregels kenbaar maken, door een gemotiveerde mondelinge of schriftelijke zienswijze in te dienen. Voor het maken van mondelinge zienswijzen neemt u contact op met de heer J. Kleefstra (tel. 06-11742571). Schriftelijke zienswijzen stuurt u aan burgemeester en wethouders van Vlieland, Postbus 10, 8899 ZN Vlieland. Zienswijzen kunnen ook per e-mail worden ingediend aan de heer J. Kleefstra (<text:a xlink:href="mailto:j.kleefstra@vlieland.nl" xlink:type="simple"><text:span text:style-name="nadrukondlijn">j.kleefstra@vlieland.nl</text:span></text:a>). </text:p>
            <text:p text:style-name="last-al">U kunt de ontwerp beleidsregels inzien tijdens openingstijden van het gemeentehuis, enkel op afspraak. Het document is digitaal beschikbaar via het digitale publicatieblad op officielebekendmakingen.nl. De documenten hangen als ‘Bekijk documenten’ aan deze publicatie (zie linker kolo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eland</text:p>
            </table:table-cell>
            <table:table-cell office:value-type="string" table:style-name="header.C">
              <text:p text:style-name="headerright"><text:span text:style-name="nr">Nr. 3880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Vlieland</meta:user-defined>
    <meta:user-defined meta:name="OVERHEID.Informatietype/DC.type">officiële publicatie</meta:user-defined>
    <meta:user-defined meta:name="OVERHEIDop.Rubriek/DC.type">participatie</meta:user-defined>
    <meta:user-defined meta:name="OVERHEID.Gemeente/OVERHEID.authority">Vlieland</meta:user-defined>
    <meta:user-defined meta:name="OVERHEID.Gemeente/DCTERMS.publisher">Vlieland</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Ontwerp beleidsregels gebruik openbaar terrein bij bouwwerkzaamheden</meta:user-defined>
    <meta:user-defined meta:name="OVERHEIDop.datumEindeReactietermijn">2026-09-29</meta:user-defined>
    <meta:user-defined meta:name="OVERHEIDop.TilID/OVERHEIDop.terinzageleggingOP">til-2026-32333</meta:user-defined>
    <meta:user-defined meta:name="DCTERMS.W3CDTF/DCTERMS.available">2026-08-18</meta:user-defined>
    <meta:user-defined meta:name="DCTERMS.W3CDTF/OVERHEIDop.jaargang">2026</meta:user-defined>
    <meta:user-defined meta:name="OVERHEIDop.publicationIssue">388077</meta:user-defined>
    <meta:user-defined meta:name="OVERHEIDop.GmbID/DC.identifier">gmb-2026-388077</meta:user-defined>
    <meta:user-defined meta:name="OVERHEIDop.versieInformatie"/>
  </office:meta>
</office:document-meta>
</file>