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helminapark 87, 7316 BS Apeldoorn, het plaatsen van een bij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2-08-2026</text:p>
            <text:p text:style-name="common-al">Zaaknummer:  02006353477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807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7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7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53477</meta:user-defined>
    <dc:language>nl</dc:language>
    <meta:user-defined meta:name="OVERHEIDop.locatietype/OVERHEIDop.gebiedsmarkering">Punt</meta:user-defined>
    <meta:user-defined meta:name="DC.title">Aanvraag Omgevingsvergunning Wilhelminapark 87, 7316 BS Apeldoorn, het plaatsen van een bijgebouw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70</meta:user-defined>
    <meta:user-defined meta:name="OVERHEIDop.GmbID/DC.identifier">gmb-2026-388070</meta:user-defined>
    <meta:user-defined meta:name="OVERHEIDop.versieInformatie"/>
  </office:meta>
</office:document-meta>
</file>