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fwijken van regels Omgevingsplan, Hazelaar 10,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afwijken van het Omgevingsplan in verband met het starten van een beautysalon aan huis, aan Hazelaar 10 te Brunssum.</text:p>
            <text:p text:style-name="common-al">Dossiernummer: 20269871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en met 24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880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afwijken van regels Omgevingsplan, Hazelaar 10, Brunssum</meta:user-defined>
    <meta:user-defined meta:name="DCTERMS.W3CDTF/DCTERMS.available">2026-08-19</meta:user-defined>
    <meta:user-defined meta:name="DCTERMS.W3CDTF/OVERHEIDop.jaargang">2026</meta:user-defined>
    <meta:user-defined meta:name="OVERHEIDop.publicationIssue">388069</meta:user-defined>
    <meta:user-defined meta:name="OVERHEIDop.GmbID/DC.identifier">gmb-2026-388069</meta:user-defined>
    <meta:user-defined meta:name="OVERHEIDop.versieInformatie"/>
  </office:meta>
</office:document-meta>
</file>