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-vergunning op locatie [Heeze A 5950 en 5951]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op 13-08-2026 een aanvraag omgevingsvergunning ontvangen.</text:p>
            <text:p text:style-name="common-al">Het betreft een aanvraag op locatie percelen Heeze/A/5950 en 5951 met omschrijving: " Kappen dode bomen", met zaaknummer <text:span text:style-name="nadrukvet">512338</text:span>.</text:p>
            <text:p text:style-name="common-al">De zaak is geregistreerd onder nummer 512338 en is aangevraagd voor de volgende onderdelen: Vellen van houtopstand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8806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6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6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ze-Leen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12338</meta:user-defined>
    <meta:user-defined meta:name="DCTERMS.abstract">Kappen dode bomen percelen Heeze/A /5950 en 5951</meta:user-defined>
    <dc:language>nl</dc:language>
    <meta:user-defined meta:name="OVERHEIDop.locatietype/OVERHEIDop.gebiedsmarkering">Vlak</meta:user-defined>
    <meta:user-defined meta:name="DC.title">Ingediende aanvraag omgevings-vergunning op locatie [Heeze A 5950 en 5951]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61</meta:user-defined>
    <meta:user-defined meta:name="OVERHEIDop.GmbID/DC.identifier">gmb-2026-388061</meta:user-defined>
    <meta:user-defined meta:name="OVERHEIDop.versieInformatie"/>
  </office:meta>
</office:document-meta>
</file>