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PV-panelen, 3 dakramen, warmtepomp en realiseren van een bijgebouw op het perceel Utrechtseweg 148, 3818 E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plaatsen van PV-panelen, 3 dakramen, warmtepomp en realiseren van een bijgebouw op het perceel Utrechtseweg 148, 3818 ER Amersfoort</text:span>
          </text:p>
            <text:p text:style-name="common-al">De Gemeente Amersfoort heeft op 30-07-2026 een aanvraag voor een omgevingsvergunning ontvangen voor het plaatsen van PV-panelen, 3 dakramen, warmtepomp en realiseren van een bijgebouw op het perceel Utrechtseweg 148, 3818 ER Amersfoort, met kenmerk CLZ-0003914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24-09-2026 een besluit. Als de 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80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9147</meta:user-defined>
    <dc:language>nl</dc:language>
    <meta:user-defined meta:name="OVERHEIDop.locatietype/OVERHEIDop.gebiedsmarkering">Punt</meta:user-defined>
    <meta:user-defined meta:name="DC.title">Ontvangen aanvraag omgevingsvergunning voor het plaatsen van PV-panelen, 3 dakramen, warmtepomp en realiseren van een bijgebouw op het perceel Utrechtseweg 148, 3818 ER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56</meta:user-defined>
    <meta:user-defined meta:name="OVERHEIDop.GmbID/DC.identifier">gmb-2026-388056</meta:user-defined>
    <meta:user-defined meta:name="OVERHEIDop.versieInformatie"/>
  </office:meta>
</office:document-meta>
</file>