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Amstel 338A 1017AS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uitvoeren van funderingsherstel ter plaatse van stoep en buitentrap aan de voorzijde van het pand</text:p>
            <text:p text:style-name="common-al">Zaakadres: Amstel 338A 1017AS Amsterdam</text:p>
            <text:p text:style-name="common-al">Datum ontvangst: 04-08-2026</text:p>
            <text:p text:style-name="common-al">Zaaknummer: Z2026-034750</text:p>
            <text:p text:style-name="common-al">DSO-nummer: 2026080401083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8054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05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05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4750</meta:user-defined>
    <meta:user-defined meta:name="DCTERMS.abstract">uitvoeren van funderingsherstel ter plaatse van stoep en buitentrap aan de voorzijd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Amstel 338A 1017AS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054</meta:user-defined>
    <meta:user-defined meta:name="OVERHEIDop.GmbID/DC.identifier">gmb-2026-388054</meta:user-defined>
    <meta:user-defined meta:name="OVERHEIDop.versieInformatie"/>
  </office:meta>
</office:document-meta>
</file>