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kamerverhuur) Hoofdweg 7, 7371 AC Loenen, verlengen kamerver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12-08-2026</text:p>
            <text:p text:style-name="common-al">Zaaknummer:  02006353462</text:p>
            <text:p text:style-name="common-al">
            
          </text:p>
            <text:p text:style-name="last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805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02006353462</meta:user-defined>
    <dc:language>nl</dc:language>
    <meta:user-defined meta:name="OVERHEIDop.locatietype/OVERHEIDop.gebiedsmarkering">Punt</meta:user-defined>
    <meta:user-defined meta:name="DC.title">Aanvraag omgevingsvergunning (kamerverhuur) Hoofdweg 7, 7371 AC Loenen, verlengen kamerverhu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50</meta:user-defined>
    <meta:user-defined meta:name="OVERHEIDop.GmbID/DC.identifier">gmb-2026-388050</meta:user-defined>
    <meta:user-defined meta:name="OVERHEIDop.versieInformatie"/>
  </office:meta>
</office:document-meta>
</file>