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11 augustus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1 augustus 2026 is een melding ontvangen waarvoor geen vergunningsplicht geldt voor de locatie Schoolsticht 91, 5102GD Dongen. De melding is geregistreerd onder zaaknummer Z2026-00001271. De melding betreft:</text:p>
            <text:p text:style-name="common-al">- springkussen plaatsen 16-08-2026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388049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049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049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Dongen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Rubriek/DC.type">evenementmelding</meta:user-defined>
    <meta:user-defined meta:name="OVERHEIDop.referentienummer">Rx.Mission zaak Z2026-00001271</meta:user-defined>
    <meta:user-defined meta:name="DCTERMS.abstract">Schoolsticht 91, 5102GD Dongen</meta:user-defined>
    <dc:language>nl</dc:language>
    <meta:user-defined meta:name="OVERHEIDop.locatietype/OVERHEIDop.gebiedsmarkering">Punt</meta:user-defined>
    <meta:user-defined meta:name="DC.title">Ontvangst melding, : 11 augustus 2026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049</meta:user-defined>
    <meta:user-defined meta:name="OVERHEIDop.GmbID/DC.identifier">gmb-2026-388049</meta:user-defined>
    <meta:user-defined meta:name="OVERHEIDop.versieInformatie"/>
  </office:meta>
</office:document-meta>
</file>