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Ilustrious Benefietda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 op 13 augustus 2026, evenementenvergunning<text:span text:style-name="nadrukvet"> Ilustrious Benefietdag 2026</text:span> op zaterdag 12 september 2026 van 10.00 uur tot 16.00 uur in Rijen, Vliegbasis Gilze-Rijen, Rijksweg 121. (1187717) </text:p>
            <text:p text:style-name="common-al"/>
            <text:p text:style-name="common-al">Belanghebbenden kunnen op grond van de Algemene wet bestuursrecht bezwaar maken tegen dit besluit, binnen 6 weken na de datum van verzending van het beslui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80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vergunningen APV en bijzondere wetten, Ilustrious Benefietdag 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47</meta:user-defined>
    <meta:user-defined meta:name="OVERHEIDop.GmbID/DC.identifier">gmb-2026-388047</meta:user-defined>
    <meta:user-defined meta:name="OVERHEIDop.versieInformatie"/>
  </office:meta>
</office:document-meta>
</file>