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ernieuwing en verduurzaming dak, Prinses Beatrixstraat 24 in Bunn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17 augustus 2026</text:p>
            <text:p text:style-name="common-al">Activiteit: vervangen van oude en niet geisoleerde dak voor een passend, nieuw, geisoleerd en verhoogde kap</text:p>
            <text:p text:style-name="common-al">Adres: Prinses Beatrixstraat 24 in Bunnik</text:p>
            <text:p text:style-name="common-al">Zaaknummer: OV 1450522</text:p>
            <text:p text:style-name="common-al">Datum ontvangst aanvraag: 1 augustus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8804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Nieuwe aanvraag omgevingsvergunning, vernieuwing en verduurzaming dak, Prinses Beatrixstraat 24 in Bunni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44</meta:user-defined>
    <meta:user-defined meta:name="OVERHEIDop.GmbID/DC.identifier">gmb-2026-388044</meta:user-defined>
    <meta:user-defined meta:name="OVERHEIDop.versieInformatie"/>
  </office:meta>
</office:document-meta>
</file>