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De Volger 10 te De Rijp (Starten van een autoschadeherstelbedrijf)</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7 juli 2026 namens Gemeente Alkmaar een volledige melding ontvangen van een ontwikkeling aan De Volger 10 te De Rijp. Het gaat over het starten van een autoschadeherstelbedrijf. De melding heeft het kenmerk OMG-086572/Z26-0825639.</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Onderhouden en repareren van verbrandingsmotoren, gemotoriseerde voertuigen, vliegtuigen, vaartuigen of werktuigen.</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6572/Z26-082563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0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6572/Z26-0825639</meta:user-defined>
    <dc:language>nl</dc:language>
    <meta:user-defined meta:name="OVERHEIDop.locatietype/OVERHEIDop.gebiedsmarkering">Adres</meta:user-defined>
    <meta:user-defined meta:name="DC.title">Melding ontvangen voor De Volger 10 te De Rijp (Starten van een autoschadeherstelbedrijf)</meta:user-defined>
    <meta:user-defined meta:name="DCTERMS.W3CDTF/DCTERMS.available">2026-08-17</meta:user-defined>
    <meta:user-defined meta:name="DCTERMS.W3CDTF/OVERHEIDop.jaargang">2026</meta:user-defined>
    <meta:user-defined meta:name="OVERHEIDop.publicationIssue">388040</meta:user-defined>
    <meta:user-defined meta:name="OVERHEIDop.GmbID/DC.identifier">gmb-2026-388040</meta:user-defined>
    <meta:user-defined meta:name="OVERHEIDop.versieInformatie"/>
  </office:meta>
</office:document-meta>
</file>