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ing aanvraag omgevingsvergunning voor het plaatsen van een aircounit op het dak op de locatie Gerrit van Assendelftstraat 17 C-2 te Heemskerk, ingetrokken op 9 augustus 2026, zaaknummer ODIJ-Z-26-184421</text:p>
      <text:section text:name="zakelijke-mededeling_id1-3-2" text:style-name="zakelijke-mededeling">
        <text:section text:name="zakelijke-mededeling-tekst_id1-3-2-1" text:style-name="zakelijke-mededeling-tekst">
          <text:section text:name="tekst_id1-3-2-1-1" text:style-name="tekst">
            <text:p text:style-name="last-al">Omgevingsdienst IJmond heeft een aanvraag voor een omgevingsvergunning ontvangen. Omgevingsdienst IJmond ontvangt deze aanvraag in mandaat van het college van gemeente Heemskerk. De vergunning is aangevraagd voor het plaatsen van een aircounit op het dak op de locatie Gerrit van Assendelftstraat 17 C-2 te Heemskerk. De aanvraag is op verzoek van de aanvrager op 9 augustus 2026 ingetro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8803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3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Intrekking aanvraag omgevingsvergunning voor het plaatsen van een aircounit op het dak op de locatie Gerrit van Assendelftstraat 17 C-2 te Heemskerk, ingetrokken op 9 augustus 2026, zaaknummer ODIJ-Z-26-184421</meta:user-defined>
    <meta:user-defined meta:name="DCTERMS.W3CDTF/DCTERMS.available">2026-08-17</meta:user-defined>
    <meta:user-defined meta:name="DCTERMS.W3CDTF/OVERHEIDop.jaargang">2026</meta:user-defined>
    <meta:user-defined meta:name="OVERHEIDop.publicationIssue">388031</meta:user-defined>
    <meta:user-defined meta:name="OVERHEIDop.GmbID/DC.identifier">gmb-2026-388031</meta:user-defined>
    <meta:user-defined meta:name="OVERHEIDop.versieInformatie"/>
  </office:meta>
</office:document-meta>
</file>