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Passage nabij 25, 2741HB Waddinxveen</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Waddinxveen een besluit genomen op de aanvraag met kenmerk 2026-00019796. Het gaat over het tijdelijk opslaan van goederen ivm vervangen van +/- 35 huisaansluitingen op de locatie Passage nabij 25, 2741HB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4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80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796</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Punt</meta:user-defined>
    <meta:user-defined meta:name="DC.title">Besluit reguliere omgevingsvergunning Passage nabij 25, 2741HB Waddinxveen</meta:user-defined>
    <meta:user-defined meta:name="DCTERMS.W3CDTF/DCTERMS.available">2026-08-17</meta:user-defined>
    <meta:user-defined meta:name="DCTERMS.W3CDTF/OVERHEIDop.jaargang">2026</meta:user-defined>
    <meta:user-defined meta:name="OVERHEIDop.publicationIssue">388002</meta:user-defined>
    <meta:user-defined meta:name="OVERHEIDop.GmbID/DC.identifier">gmb-2026-388002</meta:user-defined>
    <meta:user-defined meta:name="OVERHEIDop.versieInformatie"/>
  </office:meta>
</office:document-meta>
</file>