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Nabij Hydeparklaan 10, 3941 ZJ Doorn, dunning Lindenlaan Hydepark (RX2026-00002013, 12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Nabij Hydeparklaan 10, 3941 ZJ Doorn, dunning Lindenlaan Hydepark (RX2026-00002013, 12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799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9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9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2013</meta:user-defined>
    <meta:user-defined meta:name="DCTERMS.abstract">Nabij Hydeparklaan 10, 3941 ZJ Doorn, dunning Lindenlaan Hydepark (RX2026-00002013, 12 augustus 2026)</meta:user-defined>
    <dc:language>nl</dc:language>
    <meta:user-defined meta:name="OVERHEIDop.locatietype/OVERHEIDop.gebiedsmarkering">Vlak</meta:user-defined>
    <meta:user-defined meta:name="DC.title">Gemeente Utrechtse Heuvelrug, ingediende aanvraag omgevingsvergunning - Nabij Hydeparklaan 10, 3941 ZJ Doorn, dunning Lindenlaan Hydepark (RX2026-00002013, 12 augustus 2026)</meta:user-defined>
    <meta:user-defined meta:name="DCTERMS.W3CDTF/DCTERMS.available">2026-08-17</meta:user-defined>
    <meta:user-defined meta:name="DCTERMS.W3CDTF/OVERHEIDop.jaargang">2026</meta:user-defined>
    <meta:user-defined meta:name="OVERHEIDop.publicationIssue">387998</meta:user-defined>
    <meta:user-defined meta:name="OVERHEIDop.GmbID/DC.identifier">gmb-2026-387998</meta:user-defined>
    <meta:user-defined meta:name="OVERHEIDop.versieInformatie"/>
  </office:meta>
</office:document-meta>
</file>