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Buurt BBQ op 05-09-2026 op de locatie Schoolstraat 59 t/m 69 in Krimp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8-2026 heeft de gemeente een aanvraag ontvangen voor een evenementen vergunning voor Buurt BBQ op 05-09-2026 op de locatie Schoolstraat 59 t/m 69 in Krimpen aan de Lek. De aanvraag is geregistreerd onder zaaknummer 19311970086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79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70086</meta:user-defined>
    <dc:language>nl</dc:language>
    <meta:user-defined meta:name="OVERHEIDop.locatietype/OVERHEIDop.gebiedsmarkering">Vlak</meta:user-defined>
    <meta:user-defined meta:name="DC.title">Kennisgeving ontvangst aanvraag voor een evenementen vergunning voor Buurt BBQ op 05-09-2026 op de locatie Schoolstraat 59 t/m 69 in Krimpen aan de L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97</meta:user-defined>
    <meta:user-defined meta:name="OVERHEIDop.GmbID/DC.identifier">gmb-2026-387997</meta:user-defined>
    <meta:user-defined meta:name="OVERHEIDop.versieInformatie"/>
  </office:meta>
</office:document-meta>
</file>