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543, het plaatsen van een overkapping in de voortuin Knoopshöfte 6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2-08-2026 00:05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799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543</meta:user-defined>
    <meta:user-defined meta:name="DCTERMS.abstract">het plaatsen van een overkapping in de voortuin Knoopshöfte 6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543, het plaatsen van een overkapping in de voortuin Knoopshöfte 6 te Almelo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95</meta:user-defined>
    <meta:user-defined meta:name="OVERHEIDop.GmbID/DC.identifier">gmb-2026-387995</meta:user-defined>
    <meta:user-defined meta:name="OVERHEIDop.versieInformatie"/>
  </office:meta>
</office:document-meta>
</file>