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542, het realiseren van een B&amp;B Touwbaan 58a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1-08-2026 18:50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799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542</meta:user-defined>
    <meta:user-defined meta:name="DCTERMS.abstract">het realiseren van een B&amp;B Touwbaan 58a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542, het realiseren van een B&amp;B Touwbaan 58a Almelo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92</meta:user-defined>
    <meta:user-defined meta:name="OVERHEIDop.GmbID/DC.identifier">gmb-2026-387992</meta:user-defined>
    <meta:user-defined meta:name="OVERHEIDop.versieInformatie"/>
  </office:meta>
</office:document-meta>
</file>