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realiseren horecafunctie en een passerelle tussen de deel en schuur, Werkhovenseweg 1 in O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17 augustus 2026</text:p>
            <text:p text:style-name="common-al">Activiteit: realiseren van een horecafunctie en het realiseren van een passerelle tussen de deel en de schuur</text:p>
            <text:p text:style-name="common-al">Adres: Werkhovenseweg 1 in Odijk</text:p>
            <text:p text:style-name="common-al">Zaaknummer: OV 1450058</text:p>
            <text:p text:style-name="common-al">Datum ontvangst aanvraag: 3 augustus 2026</text:p>
            <text:p text:style-name="common-al">Reguliere procedure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38798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8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8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Nieuwe aanvraag omgevingsvergunning, realiseren horecafunctie en een passerelle tussen de deel en schuur, Werkhovenseweg 1 in Od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87</meta:user-defined>
    <meta:user-defined meta:name="OVERHEIDop.GmbID/DC.identifier">gmb-2026-387987</meta:user-defined>
    <meta:user-defined meta:name="OVERHEIDop.versieInformatie"/>
  </office:meta>
</office:document-meta>
</file>